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рез-войковский-район-проложат-веломаршрут-зеленого-кольца"/>Через Войковский район проложат веломаршрут «Зеленого кольца»<text:bookmark-end text:name="через-войковский-район-проложат-веломаршрут-зеленого-кольца"/></text:h>
      <text:p text:style-name="First_20_paragraph">15.06.2021</text:p>
      <text:p text:style-name="Text_20_body"><text:line-break/>В столице приступили к созданию первой части первого велосипедного маршрута «Зеленого кольца» — от МЦД «Щукинская» до МЦК «Коптево». Об этом сообщили в пресс-службе Департамента транспорта города Москвы.</text:p>
      <text:p text:style-name="Text_20_body">«В 3-м Михалковском переулке появилась велополоса, а в Полесском проезде (в СЗАО) — велосипедная зона. Велосипедистам можно двигаться по всей ширине проезжей части, а скорость для транспорта ограничена 20 километров в час», — говорится в сообщении.</text:p>
      <text:p text:style-name="Text_20_body">Маршрут «Зеленого кольца» будет пролегать через все парки и лесопарки города. Проект направлен на развитие велоинфраструктуры города.</text:p>
      <text:p text:style-name="Text_20_body"><text:line-break/></text:p>
      <text:p text:style-name="Text_20_body">Адрес страницы: <text:a xlink:type="simple" xlink:href="http://voykovsky.mos.ru/press-centre/news/detail/10031583.html" office:name=""><text:span text:style-name="Definition">http://voykovsky.mos.ru/press-centre/news/detail/10031583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6:19:41Z</meta:creation-date>
    <dc:date>2024-09-26T06:19:41Z</dc:date>
  </office:meta>
</office:document-meta>
</file>