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иблиотека-на-улице-клары-цеткин-организует-экскурсию-в-ново-иерусалимский-монастырь"/>Библиотека на улице Клары Цеткин организует экскурсию в Ново-Иерусалимский монастырь<text:bookmark-end text:name="библиотека-на-улице-клары-цеткин-организует-экскурсию-в-ново-иерусалимский-монастырь"/></text:h>
      <text:p text:style-name="First_20_paragraph">20.08.2021</text:p>
      <text:p text:style-name="Text_20_body"><text:line-break/>Центральная библиотека №21 организует выездную поездку в Ново-Иерусалимский монастырь в городе Истра Московской области. Об этом сообщили в культурном учреждении.<text:line-break/><text:line-break/>«Экскурсия состоится 25 августа в 12:00. Сбор у входа в библиотеку на улице Клары Цеткин, 11 к. 2. Запись по телефону: 8-499-159-90-88», — говорится в сообщении.<text:line-break/><text:line-break/>Воскресенский Новоиерусалимский ставропигиальный мужской монастырь был основан в 1656 году патриархом Никоном. Сейчас монастырь является объектом культурного наследия народов РФ.</text:p>
      <text:p text:style-name="Text_20_body"><text:line-break/></text:p>
      <text:p text:style-name="Text_20_body">Адрес страницы: <text:a xlink:type="simple" xlink:href="http://voykovsky.mos.ru/press-centre/news/detail/10195233.html" office:name=""><text:span text:style-name="Definition">http://voykovsky.mos.ru/press-centre/news/detail/10195233.html</text:span></text:a></text:p>
      <text:p text:style-name="Text_20_body"><text:a xlink:type="simple" xlink:href="http://voykovsky.mos.ru" office:name=""><text:span text:style-name="Definition">Управа Войк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4T01:04:52Z</meta:creation-date>
    <dc:date>2024-05-24T01:04:52Z</dc:date>
  </office:meta>
</office:document-meta>
</file>