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ао-помогают-девушке-из-войковского-найти-потерянного-питомца"/>Жители САО помогают девушке из Войковского найти потерянного питомца<text:bookmark-end text:name="жители-сао-помогают-девушке-из-войковского-найти-потерянного-питомца"/></text:h>
      <text:p text:style-name="First_20_paragraph">29.12.2021</text:p>
      <text:p text:style-name="Text_20_body"><text:span text:style-name="T1">Жительница района по имени Светлана вот уже полтора месяца не может найти четвероногого члена своей семьи — собаку по кличке Багет. Для поиска собаки объединились неравнодушные жители Северного округа, сообщили в газете «Районная неделя».</text:span><text:line-break/><text:line-break/>«15 ноября на утренней прогулке она погналась за кошкой. С тех пор мы не ее не видели. Уже полтора месяца мы каждый день ищем ее, клеим объявления и раздаем листовки. Собрали чат поиска в WhatsApp — в нем уже почти 200 человек. Мы собираем группы, делим район на сектора и прочесываем их», — рассказала Светлана.<text:line-break/><text:line-break/>В последнее время Багет неоднократно видели в соседнем Головинском районе (на улицах Флотская, Онежская, Лавочкина, Смольная). Собачка добрая, но пугливая. Поэтому поймать ее задача не из легких.<text:line-break/><text:line-break/>«У Багет непростая история. Мы нашли ее во время путешествия в горах Карачаево-Черкессии — в десятках километрах от любого человеческого жилья. Маленький скелетик лежал рядом с заброшенной шашлычной и буквально умирал с голоду. Она с трудом могла сделать несколько шагов и была больна, что выяснилось позже у ветеринара. Мы лечили ее несколько месяцев: она боялась любого шороха, но терпела все уколы, таблетки и походы по врачам», — рассказала Светлана.</text:p>
      <text:p text:style-name="Text_20_body"><text:line-break/>Как оказалось, на тот момент Багет была еще совсем маленькой собачкой — всего шесть месяцев. С тех пор прошло чуть больше года.<text:line-break/><text:line-break/>«Скоро салюты и фейерверки — очень страшно, что она может и дальше уйти. Очень хочется, чтобы наша девочка вернулась домой к Новому году, ведь чудеса существуют. Мы очень любим нашу девочку! Мы ищем ее и верим, что найдем», — поделилась Светлана.<text:line-break/><text:line-break/>Очень хочется верить, что семья Светланы будет встречать Новый год в полном составе — вместе с Багет. Если вы заметили собаку, то сразу же звоните по номеру телефона в любое время: 8-926-446-19-18.</text:p>
      <text:p text:style-name="Text_20_body"><text:line-break/></text:p>
      <text:p text:style-name="Text_20_body">Адрес страницы: <text:a xlink:type="simple" xlink:href="http://voykovsky.mos.ru/press-centre/news/detail/10513294.html" office:name=""><text:span text:style-name="Definition">http://voykovsky.mos.ru/press-centre/news/detail/10513294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6T08:02:29Z</meta:creation-date>
    <dc:date>2024-05-06T08:02:29Z</dc:date>
  </office:meta>
</office:document-meta>
</file>