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ейболисты-из-школьного-клуба-на-нарвской-вышли-в-финал-городских-соревнований"/>Волейболисты из школьного клуба на Нарвской вышли в финал городских соревнований<text:bookmark-end text:name="волейболисты-из-школьного-клуба-на-нарвской-вышли-в-финал-городских-соревнований"/></text:h>
      <text:p text:style-name="First_20_paragraph">09.03.2023</text:p>
      <text:p text:style-name="Text_20_body"><text:span text:style-name="T1">4 марта в школе №224 состоялись городские соревнования Кубка по волейболу среди команд МРСД сотрудников образовательных организации города Москвы. Об этом сообщили в образовательной организации.</text:span></text:p>
      <text:p text:style-name="Text_20_body">— Команды боролись за выход в финал, и «Север 1» — команда нашего межрайонного клуба по волейболу, который работает в школьном корпусе на Нарвской улице, — вышла в финал четырёх сильнейших клубов Москвы по волейболу. От нашей школы в команду «Север 1» входят учителя Алексей Скочёк, Евгений Широков и Андрей Ковалев, а Роман Новиков выступал в роли организатора турнира, — рассказали в школе.</text:p>
      <text:p text:style-name="Text_20_body">Спортсмены с нетерпением ждут финала.</text:p>
      <text:p text:style-name="Text_20_body"><text:line-break/></text:p>
      <text:p text:style-name="Text_20_body">Адрес страницы: <text:a xlink:type="simple" xlink:href="http://voykovsky.mos.ru/press-centre/news/detail/11452579.html" office:name=""><text:span text:style-name="Definition">http://voykovsky.mos.ru/press-centre/news/detail/11452579.html</text:span></text:a></text:p>
      <text:p text:style-name="Text_20_body"><text:a xlink:type="simple" xlink:href="http://voykovsky.mos.ru" office:name=""><text:span text:style-name="Definition">Управа Войк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4T02:47:11Z</meta:creation-date>
    <dc:date>2024-07-24T02:47:11Z</dc:date>
  </office:meta>
</office:document-meta>
</file>