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бонементы-на-парковку-на-выборгской-можно-продлить-до-26-мая"/>Абонементы на парковку на Выборгской можно продлить до 26 мая<text:bookmark-end text:name="абонементы-на-парковку-на-выборгской-можно-продлить-до-26-мая"/></text:h>
      <text:p text:style-name="First_20_paragraph">23.05.2023</text:p>
      <text:p text:style-name="Text_20_body"><text:span text:style-name="T1">Продление абонементов на парковки со шлагбаумом на июнь будет доступно автомобилистам Войковского и других районов до 26 мая. Об этом сообщили в пресс-службе Департамента транспорта и развития дорожно-транспортной инфраструктуры Москвы.</text:span></text:p>
      <text:p text:style-name="Text_20_body"><text:line-break/></text:p>
      <text:p text:style-name="Text_20_body">Все места, на которые не был продлен абонемент, с 27 числа поступят в общую продажу.</text:p>
      <text:p text:style-name="Text_20_body"><text:line-break/></text:p>
      <text:p text:style-name="Text_20_body">— Если вы владелец абонемента — поторопитесь его продлить на сайте «Московского паркинга» в разделе «Абонементные плоскостные парковки» до 26 мая. Тогда в июне вам ненужно будет тратить время, чтобы найти, где оставить авто, — отметили в Дептрансе.</text:p>
      <text:p text:style-name="Text_20_body"><text:line-break/></text:p>
      <text:p text:style-name="Text_20_body">В районе Войковский парковка со шлагбаумом находится по адресу: улица Выборгская, вл. 14. Долгосрочные абонементы там предусмотрены для 40 мест.</text:p>
      <text:p text:style-name="Text_20_body"><text:line-break/></text:p>
      <text:p text:style-name="Text_20_body">Адрес страницы: <text:a xlink:type="simple" xlink:href="http://voykovsky.mos.ru/press-centre/news/detail/11602792.html" office:name=""><text:span text:style-name="Definition">http://voykovsky.mos.ru/press-centre/news/detail/11602792.html</text:span></text:a></text:p>
      <text:p text:style-name="Text_20_body"><text:a xlink:type="simple" xlink:href="http://voykovsky.mos.ru" office:name=""><text:span text:style-name="Definition">Управа Войк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07:10:58Z</meta:creation-date>
    <dc:date>2023-05-23T07:10:58Z</dc:date>
  </office:meta>
</office:document-meta>
</file>