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и-войковского-приняли-участие-в-окружном-субботнике-в-парке-михалково"/>Жители Войковского приняли участие в окружном субботнике в парке «Михалково»<text:bookmark-end text:name="жители-войковского-приняли-участие-в-окружном-субботнике-в-парке-михалково"/></text:h>
      <text:p text:style-name="First_20_paragraph">29.04.2025</text:p>
      <text:p text:style-name="Text_20_body"><text:span text:style-name="T1">29.04.2025 В рамках месячника по благоустройству 26 апреля прошел второй общегородской субботник, в котором жители Северного округа приняли активное участие. Как сообщила пресс-служба префектуры Северного административного округа, самый массовый субботник – общеокружной, прошел на территории Парка-усадьбы «Михалково» в Головинском районе. В нём приняли участие более 600 человек, все вместе они выполнили большой объем работ.</text:span></text:p>
      <text:p text:style-name="Text_20_body">«Чтобы подбодрить участников субботника, в парке творческие коллективы создали праздничную атмосферу. На площадке работали аниматоры в костюмах ростовых кукол, детям наносили аквагрим, провели спортивные занятия: веселые старты с надувными фигурами, игры в шашки и дартс, соревнования по гиревому жиму и перетягиванию каната. Также, по традиции, для участников была организована полевая кухня», - рассказали в пресс-службе.</text:p>
      <text:p text:style-name="Text_20_body"><text:line-break/></text:p>
      <text:p text:style-name="Text_20_body">Адрес страницы: <text:a xlink:type="simple" xlink:href="http://voykovsky.mos.ru/press-centre/news/detail/12944240.html" office:name=""><text:span text:style-name="Definition">http://voykovsky.mos.ru/press-centre/news/detail/12944240.html</text:span></text:a></text:p>
      <text:p text:style-name="Text_20_body"><text:a xlink:type="simple" xlink:href="http://voykovsky.mos.ru" office:name=""><text:span text:style-name="Definition">Управа Войко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04T03:27:51Z</meta:creation-date>
    <dc:date>2025-06-04T03:27:51Z</dc:date>
  </office:meta>
</office:document-meta>
</file>