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мобилисты-смогут-перестраиваться-в-ленинградском-тоннеле"/>Автомобилисты смогут перестраиваться в Ленинградском тоннеле<text:bookmark-end text:name="автомобилисты-смогут-перестраиваться-в-ленинградском-тоннеле"/></text:h>
      <text:p text:style-name="First_20_paragraph">04.09.2020</text:p>
      <text:p text:style-name="Text_20_body"><text:span text:style-name="T1">Водители, проезжающие в Ленинградском тоннеле, теперь смогут перестраиваться прямо в нем. Новые правила связаны с появлением на этом участке прерывистой разметки. Об этом сообщили на сайте «Единый транспортный портал».</text:span></text:p>
      <text:p text:style-name="Text_20_body">«Теперь, если сразу после тоннеля есть съезд, можно перестроиться прямо в нем, а не как раньше — занимать нужный ряд ещё до въезда», — пишут в сообщении.<text:line-break/>Отметим, что разметку изменили в 20 тоннелях столицы. Каждый участок согласовали с ГИБДД.</text:p>
      <text:p text:style-name="Text_20_body"><text:line-break/></text:p>
      <text:p text:style-name="Text_20_body">Адрес страницы: <text:a xlink:type="simple" xlink:href="http://voykovsky.mos.ru/press-centre/news/detail/9200563.html" office:name=""><text:span text:style-name="Definition">http://voykovsky.mos.ru/press-centre/news/detail/9200563.html</text:span></text:a></text:p>
      <text:p text:style-name="Text_20_body"><text:a xlink:type="simple" xlink:href="http://voykovsky.mos.ru" office:name=""><text:span text:style-name="Definition">Управа Войк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6:49:28Z</meta:creation-date>
    <dc:date>2024-09-26T06:49:28Z</dc:date>
  </office:meta>
</office:document-meta>
</file>