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ли-известны-результаты-очередных-матчей-первенства-москвы-2020-по-регби"/>Стали известны результаты очередных матчей Первенства Москвы 2020 по регби<text:bookmark-end text:name="стали-известны-результаты-очередных-матчей-первенства-москвы-2020-по-регби"/></text:h>
      <text:p text:style-name="First_20_paragraph">09.09.2020</text:p>
      <text:p text:style-name="Text_20_body"><text:span text:style-name="T1">Еще не очень привычный для любителей спорта в России вид игры набирает популярность в столице. В минувшие выходные в городе прошли очередные матчи «Первенства Москвы 2020 года по регби». Борьбу за звание лучшей продолжают команды Высшего, а также первого и второго дивизионов. Подробностями поделилась Федерация регби.</text:span></text:p>
      <text:p text:style-name="Text_20_body"><text:span text:style-name="T1">«Первенство Москвы. Высший дивизион»</text:span><text:line-break/><text:span text:style-name="T2">Слава (м) — ЦСКА (м), 29:19</text:span><text:line-break/>5 сентября в единственном матче московского «Высшего дивизиона» молодёжный состав «Славы» на своем поле принимал молодёжку РК ЦСКА.<text:line-break/>Всего 8 дней прошло с дерби основных команд этих клубов, в котором сильнее были славяне 28:16. И теперь пришло время померятся силами молодёжным составам.<text:line-break/></text:p>
      <text:p text:style-name="Text_20_body">«Слава» сделала акцент на игру своего нападения и преимущество в схватках, что и предопределило итоговый успех красно-жёлтых. Нападающие славян постоянно пробивали линию защиты ЦСКА и создавали преимущество. Такая тактика принесла «Славе» две попытки Максима Чертенкова и Михаила Грачева, а после того, как Алексей Бураков забил одну из двух реализаций, счёт стал 12:0. В концовке первого тайма армейцы занесли одну попытку, и на перерыв команды ушли при счёте 12:7.<text:line-break/></text:p>
      <text:p text:style-name="Text_20_body">Могло показаться, что сейчас молодёжка РК ЦСКА достанет соперника, но с начала второго тайма снова заработала схватка «Славы». К середине второй половины игры славяне уверенно выигрывали 29:7. В последнюю 20 минутку матча красно-синим удалось занести две попытки, но достать соперника в счёте они уже не смогли. Победа «Славы» 29:19.<text:line-break/></text:p>
      <text:p text:style-name="Text_20_body"><text:span text:style-name="T1">В «Первенстве Москвы, 1 дивизиона», прошли четыре игры 6-го тура.</text:span><text:line-break/><text:span text:style-name="T2">МГУ — «Олимп» 19:51</text:span><text:line-break/>Матч на стадионе «РУДН» стал своеобразным бенефисом игрока «Олимпа» Вадима Буряка. Записав на свой счёт 4 попытки, 2 реализации и штрафной, он принёс своей команде 27 очков. Причём заработал их Вадим только во втором тайме. Одержав убедительную победу, РК «Олимп» продолжил гонку за лидером 1 дивизиона — «Московскими Драконами».<text:line-break/></text:p>
      <text:p text:style-name="Text_20_body">А вот регбистам МГУ придётся приложить немало усилий, чтобы исправить ситуацию в первенстве. Команда, которая радовала в прошлом сезоне болельщиков содержательной игрой, в этом прочно осела на дне турнирной таблицы.<text:line-break/></text:p>
      <text:p text:style-name="Text_20_body"><text:span text:style-name="T2">МИФИ — «Warriors» 12:41</text:span><text:line-break/>Первая попытка «Warriors» состоялась уже на второй минуте матча. Поведя в счёте 7:0 воины и в дальнейшем крепко держали ход игры в своих руках. На восьмой минуте второго тайма счёт стал 29:0 в их пользу. На 53-й минуте регбисты МИФИ смогли найти путь в зачётку соперника и подсократили отставание в счёте 29:5. На такую дерзость воины ответили двумя попытками, пропустили одну в концовке игры и без вопросов победили 41:12.<text:line-break/></text:p>
      <text:p text:style-name="Text_20_body">Победа над МИФИ позволила «Warriors» сохранить шансы в борьбе за призовую тройку, но многое будет зависеть от их игры с ЛРК ВВА.<text:line-break/></text:p>
      <text:p text:style-name="Text_20_body"><text:span text:style-name="T2">«Московские Драконы» — «Спартак» 34:6</text:span><text:line-break/>«Московские Драконы» на поле стадиона СК «Вымпел» принимали «Спартак». По игре было видно, что спартаковцы от матча к матчу улучшают свою игру. Однако пока этого игрового роста им не хватило, чтобы на равных противостоять лидеру 1 дивизиона. И если в противостоянии с нападением хозяев поля «Спартак» выглядел уверенно, то справиться с веером драконов защите красно-белых не удалось.<text:line-break/></text:p>
      <text:p text:style-name="Text_20_body">Вновь отлично проявил себя лидер гонки бомбардиров 1 дивизиона Александр Новиков. В матче со «Спартаком» он трижды отметился в зачётке соперника, записал на свой счёт три успешные реализации и точно пробитый штрафной удар.<text:line-break/></text:p>
      <text:p text:style-name="Text_20_body"><text:span text:style-name="T2">ЛРК ВВА (Монино) — «Сокол» (Ступино)</text:span><text:line-break/>«Не побежим, но встанем крепко»! Такой девиз написан на растяжке ступинского «Сокола». И, действительно, ступинцы в защите встали крепко, не позволяя разгуляться скоростным трёхчетвертным монинцев. На две попытки ВВА в первом тайме ступинцы ответили двумя точными штрафными и на перерыв ушли, проигрывая всего четыре очка 6:10.<text:line-break/></text:p>
      <text:p text:style-name="Text_20_body">Во второй половине игры прицел у бьющего «Сокола» сбился, и его два удара со штрафных прошли мимо створа ворот. Большего ступинцам в атаке создать не удалось. Монинские регбисты отметились в зачётке соперника ещё дважды и одержали столь нужную победу 25:6. Победу, которая позволила им подняться на 3-е место в дивизионе.<text:line-break/></text:p>
      <text:p text:style-name="Text_20_body"><text:span text:style-name="T1">Три матча состоялись в «Первенстве Москвы, 2 дивизиона».</text:span><text:line-break/><text:span text:style-name="T2">«Гранит» — «Малоярославец» 34:5</text:span><text:line-break/>Лидер второго дивизиона РК «Гранит» провёл отличный гостевой матч, в хорошем стиле переиграв хозяев поля из РК «Малоярославец». Три попытки в этой игре занёс Константин Зверев. Каменщики по-прежнему первые в дивизионе, но скрытой угрозой для их благополучия продолжает оставаться ЛРК «Форум». Как и «Гранит», форумчане имеют «0» в графе поражения и остаются реальными претендентами на победу в дивизионе.<text:line-break/></text:p>
      <text:p text:style-name="Text_20_body"><text:span text:style-name="T2">«Русичи» (Дмитров) — «Армейцы -2» 0:58</text:span><text:line-break/>Пять матчей, пять поражений. Дмитровским «Русичам» не удалось противостоять второй команде «Армейцев», и они прочно закрепились на дне таблицы второго дивизиона.<text:line-break/></text:p>
      <text:p text:style-name="Text_20_body">Что до сине-красных, то после бонусной победы над «Русичами» «Армейцы» имеют хорошие шансы побороться за призовое место в дивизионе.<text:line-break/></text:p>
      <text:p text:style-name="Text_20_body"><text:span text:style-name="T2">«Академия регби» — «Автозаводцы» 11:17</text:span><text:line-break/>Фаворитом в этом матче считались регбисты «Академии регби». Однако со стартового свистка арбитра в поле Максима Лемберского, «Автозаводцы» завладели инициативой, и большая часть игры проходила на половине поля академиков.<text:line-break/></text:p>
      <text:p text:style-name="Text_20_body">В начале игры регбисты «Академии регби» первыми набирали очки со штрафного удара, но в дальнейшем «Автозаводцы» провели две хорошие атаки правым флангом, закончившиеся попытками. И на перерыв команды ушли при счёте 12:3 в пользу автозаводцев.<text:line-break/></text:p>
      <text:p text:style-name="Text_20_body">Начало второго тайма снова осталось за академиками. Они занесли попытку и сократили отставание в счёте до четырёх очков, 12:8. А спустя четыре минуты до одного, удачно пробив штрафной. К сожалению, развить свой успех им не удалось.<text:line-break/></text:p>
      <text:p text:style-name="Text_20_body">Инициатива снова перешла к «Автозаводцам», и они в концовке игры поставили финальную точку в матче, занеся попытку. 17:11 первая победа чёрно-белых в первенстве Москвы.<text:line-break/></text:p>
      <text:p text:style-name="Text_20_body">Ещё больше новостей московского регби на сайте Федерации регби Москвы <text:a xlink:type="simple" xlink:href="https://rugbymoscow.ru/" office:name=""><text:span text:style-name="Definition">@rugbymoscow.ru</text:span></text:a> в инстаграме <text:a xlink:type="simple" xlink:href="https://www.instagram.com/rugbymoscow/" office:name=""><text:span text:style-name="Definition">@rugbymoscow</text:span></text:a> и на странице в VK <text:a xlink:type="simple" xlink:href="https://vk.com/mosrugby" office:name=""><text:span text:style-name="Definition">@mosrugby</text:span></text:a></text:p>
      <text:p text:style-name="Text_20_body"><text:line-break/></text:p>
      <text:p text:style-name="Text_20_body">Адрес страницы: <text:a xlink:type="simple" xlink:href="http://voykovsky.mos.ru/press-centre/news/detail/9218442.html" office:name=""><text:span text:style-name="Definition">http://voykovsky.mos.ru/press-centre/news/detail/9218442.html</text:span></text:a></text:p>
      <text:p text:style-name="Text_20_body"><text:a xlink:type="simple" xlink:href="http://voykovsky.mos.ru" office:name=""><text:span text:style-name="Definition">Управа Войк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10:47:04Z</meta:creation-date>
    <dc:date>2023-06-19T10:47:04Z</dc:date>
  </office:meta>
</office:document-meta>
</file>